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style:line-height-at-least="0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9" style:parent-style-name="內文" style:family="paragraph">
      <style:paragraph-properties style:snap-to-layout-grid="false" fo:text-align="center" style:line-height-at-least="0.0138in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bold" style:text-underline-mode="continuous"/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25" style:family="table-column">
      <style:table-column-properties style:column-width="1.5979in"/>
    </style:style>
    <style:style style:name="TableColumn26" style:family="table-column">
      <style:table-column-properties style:column-width="1.7458in"/>
    </style:style>
    <style:style style:name="TableColumn27" style:family="table-column">
      <style:table-column-properties style:column-width="1.5743in"/>
    </style:style>
    <style:style style:name="TableColumn28" style:family="table-column">
      <style:table-column-properties style:column-width="1.8673in"/>
    </style:style>
    <style:style style:name="Table24" style:family="table">
      <style:table-properties style:width="6.7854in" fo:margin-left="0in" table:align="center"/>
    </style:style>
    <style:style style:name="TableRow29" style:family="table-row">
      <style:table-row-properties style:min-row-height="0.4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34" style:family="table-row">
      <style:table-row-properties style:min-row-height="0.4416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39" style:family="table-row">
      <style:table-row-properties style:min-row-height="0.495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in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45" style:family="table-row">
      <style:table-row-properties style:min-row-height="1.6409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fo:text-align="center" style:line-height-at-least="0in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52" style:family="table-row">
      <style:table-row-properties style:min-row-height="1.6409in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fo:text-align="center" style:line-height-at-least="0in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60" style:family="table-row">
      <style:table-row-properties style:min-row-height="1.6409in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6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66" style:family="table-row">
      <style:table-row-properties style:min-row-height="1.8618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Row71" style:family="table-row">
      <style:table-row-properties style:min-row-height="0.584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8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line-height-at-least="0in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育達科技大學<text:s/>時尚造型設計系</text:p>
      <text:p text:style-name="P2"><text:span text:style-name="T3"><text:s text:c="6"/></text:span><text:span text:style-name="T4">學年第</text:span><text:span text:style-name="T5"><text:s/></text:span><text:span text:style-name="T6"><text:s/></text:span><text:span text:style-name="T7"><text:s/></text:span><text:span text:style-name="T8">學期校外實習月記</text:span></text:p>
      <text:p text:style-name="P9"><text:span text:style-name="T10">班級:</text:span><text:span text:style-name="T11"><text:s/></text:span><text:span text:style-name="T12">4A</text:span><text:span text:style-name="T13"><text:s/></text:span><text:span text:style-name="T14">學號:</text:span><text:span text:style-name="T15"><text:s text:c="4"/></text:span><text:span text:style-name="T16"><text:s text:c="3"/></text:span><text:span text:style-name="T17"><text:s text:c="5"/></text:span><text:span text:style-name="T18">姓名</text:span><text:span text:style-name="T19">:</text:span><text:span text:style-name="T20"><text:s/></text:span><text:span text:style-name="T21"><text:s text:c="9"/></text:span><text:span text:style-name="T22"><text:s/></text:span><text:span text:style-name="T23"><text:s/>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公司名稱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部門名稱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<text:span text:style-name="T42">月記日期</text:span></text:p>
          </table:table-cell>
          <table:table-cell table:style-name="TableCell43" table:number-columns-spanned="3">
            <text:p text:style-name="P44"><text:s text:c="3"/>年 <text:s text:c="2"/>月 <text:s text:c="2"/>日 ~ <text:s text:c="2"/>年 <text:s text:c="2"/>月 <text:s text:c="2"/>日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工作內容</text:p>
            <text:p text:style-name="P48"><text:span text:style-name="T49">(50~100字)</text:span>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心 <text:s/>得</text:p>
            <text:p text:style-name="P55"><text:span text:style-name="T56">(50~100字)</text:span><text:span text:style-name="T57"><text:s/></text:span>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遭遇的困難</text:p>
            <text:p text:style-name="P63">(不限字數)</text:p>
          </table:table-cell>
          <table:table-cell table:style-name="TableCell64" table:number-columns-spanned="3">
            <text:p text:style-name="P65"/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照片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繳交日期</text:p>
          </table:table-cell>
          <table:table-cell table:style-name="TableCell74">
            <text:p text:style-name="P75"/>
          </table:table-cell>
          <table:table-cell table:style-name="TableCell76">
            <text:p text:style-name="P77"><text:span text:style-name="T78">訪視教師簽章</text:span></text:p>
          </table:table-cell>
          <table:table-cell table:style-name="TableCell79">
            <text:p text:style-name="P8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2958in" fo:margin-right="0.688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Admin</dc:creator>
    <meta:creation-date>2020-02-13T06:42:00Z</meta:creation-date>
    <dc:date>2026-08-20T07:27:00Z</dc:date>
    <meta:template xlink:href="Normal" xlink:type="simple"/>
    <meta:editing-cycles>3</meta:editing-cycles>
    <meta:editing-duration>PT120S</meta:editing-duration>
    <meta:document-statistic meta:page-count="1" meta:paragraph-count="1" meta:word-count="28" meta:character-count="191" meta:row-count="1" meta:non-whitespace-character-count="164"/>
  </office:meta>
</office:document-meta>
</file>